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Título3" style:master-page-name="MP0" style:family="paragraph">
      <style:paragraph-properties fo:break-before="page" fo:text-align="center"/>
      <style:text-properties style:text-underline-type="single" style:text-underline-style="solid" style:text-underline-width="auto" style:text-underline-mode="continuous"/>
    </style:style>
    <style:style style:name="P2" style:parent-style-name="Textbody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3" style:parent-style-name="Título2" style:family="paragraph">
      <style:paragraph-properties fo:text-align="center"/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4" style:parent-style-name="Textbody" style:family="paragraph">
      <style:text-properties style:font-name="Arial" style:font-name-complex="Arial" fo:font-size="11pt" style:font-size-asian="11pt" style:font-size-complex="11pt"/>
    </style:style>
    <style:style style:name="P5" style:parent-style-name="Standard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text-properties style:font-name="Arial" style:font-name-complex="Arial" fo:font-size="11pt" style:font-size-asian="11pt" style:font-size-complex="11pt"/>
    </style:style>
    <style:style style:name="P7" style:parent-style-name="Standard" style:family="paragraph">
      <style:text-properties style:font-name="Arial" style:font-name-complex="Arial" fo:font-weight="bold" style:font-weight-asian="bold" style:font-weight-complex="bold" fo:color="#000000" fo:language="es" fo:country="ES"/>
    </style:style>
    <style:style style:name="T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10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12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13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1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15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16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1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18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19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2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21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22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2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24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25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2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27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28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2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30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31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3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33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34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3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36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37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3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40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42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43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45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46" style:parent-style-name="Standard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4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ES"/>
    </style:style>
    <style:style style:name="T48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T4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T50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ES"/>
    </style:style>
    <style:style style:name="P51" style:parent-style-name="Standard" style:family="paragraph">
      <style:paragraph-properties fo:margin-left="0.25in">
        <style:tab-stops/>
      </style:paragraph-properties>
    </style:style>
    <style:style style:name="P52" style:parent-style-name="Standard" style:family="paragraph">
      <style:paragraph-properties fo:margin-left="0.25in">
        <style:tab-stops/>
      </style:paragraph-properties>
    </style:style>
    <style:style style:name="P53" style:parent-style-name="Standard" style:family="paragraph">
      <style:paragraph-properties fo:margin-left="0.25in">
        <style:tab-stops/>
      </style:paragraph-properties>
    </style:style>
    <style:style style:name="T54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55" style:parent-style-name="Standard" style:family="paragraph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6" style:parent-style-name="Standard" style:family="paragraph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h text:style-name="P1" text:outline-level="3">AFS FORMACIÓN</text:h>
      <text:h text:style-name="P2" text:outline-level="3"/>
      <text:h text:style-name="P3" text:outline-level="2">Normativas</text:h>
      <text:h text:style-name="P4" text:outline-level="2"/>
      <text:p text:style-name="P5">Centro de Formación AFS, S.L, en cumplimiento con la Normativa que regula el derecho de acceso a la información y para una gestión transparente, pone a su disposición, de manera fácil y accesible, toda la información relativa nuestra organización.</text:p>
      <text:p text:style-name="P6"/>
      <text:p text:style-name="P7"/>
      <text:p text:style-name="Standard"><text:span text:style-name="T8">Ley 31/1995, de 8 de noviembre</text:span><text:span text:style-name="T9">, de Prevención de Riesgos Laborales.</text:span></text:p>
      <text:p text:style-name="P10"/>
      <text:p text:style-name="Standard"><text:span text:style-name="T11">Ley Orgánica 3/2007, de 22 de marzo</text:span><text:span text:style-name="T12">, para la igualdad efectiva de mujeres y hombres.</text:span></text:p>
      <text:p text:style-name="P13"/>
      <text:p text:style-name="Standard"><text:span text:style-name="T14">Ley 38/2003, de 17 de noviembre</text:span><text:span text:style-name="T15">, General de Subvenciones.</text:span></text:p>
      <text:p text:style-name="P16"/>
      <text:p text:style-name="Standard"><text:span text:style-name="T17">Real Decreto 887/2006, de 21 de julio</text:span><text:span text:style-name="T18">, por el que se aprueba el Reglamento de la Ley 38/2003, de 17 de noviembre, General de Subvenciones.</text:span></text:p>
      <text:p text:style-name="P19"/>
      <text:p text:style-name="Standard"><text:span text:style-name="T20">Real Decreto Legislativo 1/2010, de 2 de julio</text:span><text:span text:style-name="T21">, por el que se aprueba el texto refundido de la Ley de Sociedades de Capital.</text:span></text:p>
      <text:p text:style-name="P22"/>
      <text:p text:style-name="Standard"><text:span text:style-name="T23">Ley 19/2013, de 9 de diciembre</text:span><text:span text:style-name="T24">, de transparencia, acceso a la información pública y buen gobierno.</text:span></text:p>
      <text:p text:style-name="P25"/>
      <text:p text:style-name="Standard"><text:span text:style-name="T26">Ley 12/2014, de 26 de diciembre</text:span><text:span text:style-name="T27">, de transparencia y de acceso a la información pública (Canarias).</text:span></text:p>
      <text:p text:style-name="P28"/>
      <text:p text:style-name="Standard"><text:span text:style-name="T29">Ley 30/2015, de 9 de septiembre</text:span><text:span text:style-name="T30">, por la que se regula el Sistema de Formación Profesional para el Empleo en el ámbito laboral.</text:span></text:p>
      <text:p text:style-name="P31"/>
      <text:p text:style-name="Standard"><text:span text:style-name="T32">Reglamento (UE) 2016/679, de 27 de abril de 2016</text:span><text:span text:style-name="T33">, relativo a la protección de las personas físicas en lo que respecta al tratamiento de datos personales (RGPD).</text:span></text:p>
      <text:p text:style-name="P34"/>
      <text:p text:style-name="Standard"><text:span text:style-name="T35">Real Decreto 694/2017, de 3 de julio</text:span><text:span text:style-name="T36">, por el que se desarrolla la Ley 30/2015, de 9 de septiembre, por la que se regula el Sistema de Formación Profesional para el Empleo en el ámbito laboral.</text:span></text:p>
      <text:p text:style-name="P37"/>
      <text:p text:style-name="Standard"><text:span text:style-name="T38">Ley Orgánica 3/2018, de 5 de diciembre</text:span><text:span text:style-name="T39">, de Protección de Datos Personales y garantía de los derechos digitales.</text:span></text:p>
      <text:p text:style-name="P40"/>
      <text:p text:style-name="Standard"><text:span text:style-name="T41">Orden TMS/368/2019, de 28 de marzo</text:span><text:span text:style-name="T42">, por la que se desarrolla el Real Decreto 694/2017, de 3 de julio, en relación con determinadas iniciativas de formación profesional para el empleo.</text:span></text:p>
      <text:p text:style-name="P43"/>
      <text:p text:style-name="Standard"><text:span text:style-name="T44">Real Decreto 659/2023, de 18 de julio</text:span><text:span text:style-name="T45">, por el que se desarrolla la ordenación del Sistema de Formación Profesional.</text:span></text:p>
      <text:p text:style-name="P46"/>
      <text:p text:style-name="Standard"><text:span text:style-name="T47">Estatutos de la entidad</text:span><text:span text:style-name="T48"><text:s/>(</text:span><text:span text:style-name="T49">anexo</text:span><text:span text:style-name="T50">)</text:span></text:p>
      <text:p text:style-name="P51"/>
      <text:p text:style-name="P52"/>
      <text:p text:style-name="P53"/>
      <text:p text:style-name="Standard"><text:span text:style-name="T54">Fecha de actualización 25/06/2026</text:span></text:p>
      <text:p text:style-name="P55"/>
      <text:p text:style-name="P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Título2" style:display-name="Título 2" style:family="paragraph" style:next-style-name="Textbody" style:default-outline-level="2">
      <style:text-properties fo:font-weight="bold" style:font-weight-asian="bold" fo:font-size="16pt" style:font-size-asian="16pt" fo:hyphenate="false"/>
    </style:style>
    <style:style style:name="Título3" style:display-name="Título 3" style:family="paragraph" style:next-style-name="Textbody" style:default-outline-level="3">
      <style:text-properties fo:font-weight="bold" style:font-weight-asian="bold" fo:font-size="14pt" style:font-size-asian="14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Victoria Merino Santana</dc:creator>
    <meta:creation-date>2026-06-25T10:46:00Z</meta:creation-date>
    <dc:date>2026-07-23T08:36:00Z</dc:date>
    <meta:template xlink:href="Normal" xlink:type="simple"/>
    <meta:editing-cycles>7</meta:editing-cycles>
    <meta:editing-duration>PT1980S</meta:editing-duration>
    <meta:document-statistic meta:page-count="1" meta:paragraph-count="3" meta:word-count="296" meta:character-count="1924" meta:row-count="13" meta:non-whitespace-character-count="1631"/>
  </office:meta>
</office:document-meta>
</file>